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  <style:text-properties style:font-name="Arial" officeooo:rsid="00068a8e" officeooo:paragraph-rsid="00068a8e"/>
    </style:style>
    <style:style style:name="P2" style:family="paragraph" style:parent-style-name="Standard">
      <style:paragraph-properties fo:text-align="justify" style:justify-single-word="false"/>
      <style:text-properties style:font-name="Arial" officeooo:rsid="0006ffb8" officeooo:paragraph-rsid="0006ffb8"/>
    </style:style>
    <style:style style:name="P3" style:family="paragraph" style:parent-style-name="Standard">
      <style:paragraph-properties fo:text-align="justify" style:justify-single-word="false"/>
      <style:text-properties style:font-name="Arial" officeooo:rsid="00082792" officeooo:paragraph-rsid="00082792"/>
    </style:style>
    <style:style style:name="T1" style:family="text">
      <style:text-properties officeooo:rsid="0006ffb8"/>
    </style:style>
    <style:style style:name="T2" style:family="text">
      <style:text-properties fo:font-style="italic" style:font-style-asian="italic" style:font-style-complex="italic"/>
    </style:style>
    <style:style style:name="T3" style:family="text">
      <style:text-properties fo:font-style="italic" officeooo:rsid="0006ffb8" style:font-style-asian="italic" style:font-style-complex="italic"/>
    </style:style>
    <style:style style:name="T4" style:family="text">
      <style:text-properties fo:font-style="normal" style:font-style-asian="normal" style:font-style-complex="normal"/>
    </style:style>
    <style:style style:name="T5" style:family="text">
      <style:text-properties fo:font-style="normal" officeooo:rsid="0006ffb8" style:font-style-asian="normal" style:font-style-complex="normal"/>
    </style:style>
    <style:style style:name="T6" style:family="text">
      <style:text-properties fo:font-style="normal" officeooo:rsid="00082792" style:font-style-asian="normal" style:font-style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La mostra “SE DICI SEDICI DICI SE” si configura come un’esplorazione visiva di momenti e sensazioni sospesi tra il reale e il concreto, tra il sogno e la realtà. Le sedici opere, tutte con il formato un<text:span text:style-name="T1">i</text:span>forme di 30x30 cm, utilizzano principalmente olio e tecnica mista, creando una sorta di “gioco” visivo che invita lo spettatore a decifrare il linguaggio ambiguo e provocatorio degli artisti.</text:p>
      <text:p text:style-name="P1">I titoli delle opere, come <text:span text:style-name="T3">sogno post sbornia, Nodi sciolti </text:span><text:span text:style-name="T5">e </text:span><text:span text:style-name="T3">Nebulosa 45,</text:span><text:span text:style-name="T5">suggeriscono un intreccio di riflessioni sulla confusione, il caos e la ricerca di un ordine che sfugge continuamente. Ogni quadro diventa un microcosmo autonomo, ma insieme compone um puzzle di emozioni contrastanti e di interrogativi senza risposte definitive.</text:span></text:p>
      <text:p text:style-name="P2"><text:span text:style-name="T4">Opere come </text:span><text:span text:style-name="T2">Omaggio a Rothko </text:span><text:span text:style-name="T4">e </text:span><text:span text:style-name="T2">Rapsodia in giallo</text:span><text:span text:style-name="T4"> giocano con la tradizione e la ricerca di una espressione intima, mentre altre, come </text:span><text:span text:style-name="T2">...Che palle!</text:span><text:span text:style-name="T4"> E </text:span><text:span text:style-name="T2">Passaggio in Italia</text:span><text:span text:style-name="T4">, sembrano più legate a un’osservazione ironica e critica della realtà. La tensione tra l’astratto e il figurativo si fa palpabile in pezzi come </text:span><text:span text:style-name="T2">Spirale umana </text:span><text:span text:style-name="T4">e </text:span><text:span text:style-name="T2">Tuffi,</text:span><text:span text:style-name="T4"> dove le forme sembrano prendere vita e sfuggire al controllo dell’artista stesso, come se il punto di vista stesso </text:span><text:span text:style-name="T6">fosse un elemento in continuo movimento.</text:span></text:p>
      <text:p text:style-name="P3"><text:span text:style-name="T4">In questa serie di lavori, la ripetizione del numero sedici non è solo un elemento formale, ma una metafora di molteplicità di esperienze, che vanno dalla frenesia del quotidiano, espressa in </text:span><text:span text:style-name="T2">Gomitolo</text:span><text:span text:style-name="T4">, alla solitudine dell’esistenza, come i </text:span><text:span text:style-name="T2">Giramenti della luna quadrata</text:span><text:span text:style-name="T4">. Ogni tavola, pur nella sua unicità, contribuisce a definire un linguaggio visivo complesso che si riflette nelle contraddizioni dell’animo umano.</text:span></text:p>
      <text:p text:style-name="P3"><text:span text:style-name="T4">“SE DICI SEDICI DICI SE” si rivela così un viaggio dentro l’incertezza, un invito a riflettere sulle infinite possibilità di interpretazione dell’arte e della vita.</text:span></text:p>
      <text:p text:style-name="P3"><text:span text:style-name="T4"/></text:p>
      <text:p text:style-name="P3"><text:span text:style-name="T4"><text:s text:c="130"/>I. A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11-23T21:34:26.123000000</meta:creation-date>
    <dc:date>2024-11-23T22:06:23.780000000</dc:date>
    <meta:editing-duration>PT22S</meta:editing-duration>
    <meta:editing-cycles>1</meta:editing-cycles>
    <meta:document-statistic meta:table-count="0" meta:image-count="0" meta:object-count="0" meta:page-count="1" meta:paragraph-count="6" meta:word-count="284" meta:character-count="1938" meta:non-whitespace-character-count="1530"/>
    <meta:generator>LibreOffice/6.2.4.2$Windows_X86_64 LibreOffice_project/2412653d852ce75f65fbfa83fb7e7b669a126d64</meta:generator>
  </office:meta>
</office:document-meta>
</file>